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610000005D5D683E403C7012D2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ans" svg:font-family="'Liberation Sans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ormFields" style:family="table">
      <style:table-properties style:width="17.6cm" table:align="margins"/>
    </style:style>
    <style:style style:name="FormFields.A" style:family="table-column">
      <style:table-column-properties style:column-width="8.8cm" style:rel-column-width="32767*"/>
    </style:style>
    <style:style style:name="FormFields.B" style:family="table-column">
      <style:table-column-properties style:column-width="8.8cm" style:rel-column-width="32768*"/>
    </style:style>
    <style:style style:name="Table1" style:family="table">
      <style:table-properties style:width="17.6cm" table:align="margins"/>
    </style:style>
    <style:style style:name="Table1.A" style:family="table-column">
      <style:table-column-properties style:column-width="8.8cm" style:rel-column-width="32767*"/>
    </style:style>
    <style:style style:name="Table1.B" style:family="table-column">
      <style:table-column-properties style:column-width="8.8cm" style:rel-column-width="32768*"/>
    </style:style>
    <style:style style:name="Checks" style:family="table">
      <style:table-properties style:width="17.6cm" table:align="margins"/>
    </style:style>
    <style:style style:name="Checks.A" style:family="table-column">
      <style:table-column-properties style:column-width="8.8cm" style:rel-column-width="32767*"/>
    </style:style>
    <style:style style:name="Checks.B" style:family="table-column">
      <style:table-column-properties style:column-width="8.8cm" style:rel-column-width="32768*"/>
    </style:style>
    <style:style style:name="Table2" style:family="table">
      <style:table-properties style:width="17.6cm" table:align="margins"/>
    </style:style>
    <style:style style:name="Table2.A" style:family="table-column">
      <style:table-column-properties style:column-width="8.8cm" style:rel-column-width="32767*"/>
    </style:style>
    <style:style style:name="Table2.B" style:family="table-column">
      <style:table-column-properties style:column-width="8.8cm" style:rel-column-width="32768*"/>
    </style:style>
    <style:style style:name="Table3" style:family="table">
      <style:table-properties style:width="17.6cm" table:align="margins"/>
    </style:style>
    <style:style style:name="Table3.A" style:family="table-column">
      <style:table-column-properties style:column-width="4.399cm" style:rel-column-width="16383*"/>
    </style:style>
    <style:style style:name="Table3.D" style:family="table-column">
      <style:table-column-properties style:column-width="4.401cm" style:rel-column-width="16386*"/>
    </style:style>
    <style:style style:name="Table4" style:family="table">
      <style:table-properties style:width="17.6cm" table:align="margins"/>
    </style:style>
    <style:style style:name="Table4.A" style:family="table-column">
      <style:table-column-properties style:column-width="4.399cm" style:rel-column-width="16383*"/>
    </style:style>
    <style:style style:name="Table4.D" style:family="table-column">
      <style:table-column-properties style:column-width="4.401cm" style:rel-column-width="16386*"/>
    </style:style>
    <style:style style:name="Table5" style:family="table">
      <style:table-properties style:width="17.6cm" table:align="margins"/>
    </style:style>
    <style:style style:name="Table5.A" style:family="table-column">
      <style:table-column-properties style:column-width="8.8cm" style:rel-column-width="32767*"/>
    </style:style>
    <style:style style:name="Table5.B" style:family="table-column">
      <style:table-column-properties style:column-width="8.8cm" style:rel-column-width="32768*"/>
    </style:style>
    <style:style style:name="Table6" style:family="table">
      <style:table-properties style:width="17.6cm" table:align="margins"/>
    </style:style>
    <style:style style:name="Table6.A" style:family="table-column">
      <style:table-column-properties style:column-width="8.8cm" style:rel-column-width="32767*"/>
    </style:style>
    <style:style style:name="Table6.B" style:family="table-column">
      <style:table-column-properties style:column-width="8.8cm" style:rel-column-width="32768*"/>
    </style:style>
    <style:style style:name="Table7" style:family="table">
      <style:table-properties style:width="17.6cm" table:align="margins"/>
    </style:style>
    <style:style style:name="Table7.A" style:family="table-column">
      <style:table-column-properties style:column-width="8.8cm" style:rel-column-width="32767*"/>
    </style:style>
    <style:style style:name="Table7.B" style:family="table-column">
      <style:table-column-properties style:column-width="8.8cm" style:rel-column-width="32768*"/>
    </style:style>
    <style:style style:name="Table8" style:family="table">
      <style:table-properties style:width="17.6cm" table:align="margins"/>
    </style:style>
    <style:style style:name="Table8.A" style:family="table-column">
      <style:table-column-properties style:column-width="8.8cm" style:rel-column-width="32767*"/>
    </style:style>
    <style:style style:name="Table8.B" style:family="table-column">
      <style:table-column-properties style:column-width="8.8cm" style:rel-column-width="32768*"/>
    </style:style>
    <style:style style:name="Table9" style:family="table">
      <style:table-properties style:width="17.6cm" table:align="margins"/>
    </style:style>
    <style:style style:name="Table9.A" style:family="table-column">
      <style:table-column-properties style:column-width="8.8cm" style:rel-column-width="32767*"/>
    </style:style>
    <style:style style:name="Table9.B" style:family="table-column">
      <style:table-column-properties style:column-width="8.8cm" style:rel-column-width="32768*"/>
    </style:style>
    <style:style style:name="Table10" style:family="table">
      <style:table-properties style:width="17.6cm" table:align="margins"/>
    </style:style>
    <style:style style:name="Table10.A" style:family="table-column">
      <style:table-column-properties style:column-width="8.8cm" style:rel-column-width="32767*"/>
    </style:style>
    <style:style style:name="Table10.B" style:family="table-column">
      <style:table-column-properties style:column-width="8.8cm" style:rel-column-width="32768*"/>
    </style:style>
    <style:style style:name="Table11" style:family="table">
      <style:table-properties style:width="17.6cm" table:align="margins"/>
    </style:style>
    <style:style style:name="Table11.A" style:family="table-column">
      <style:table-column-properties style:column-width="8.8cm" style:rel-column-width="32767*"/>
    </style:style>
    <style:style style:name="Table11.B" style:family="table-column">
      <style:table-column-properties style:column-width="8.8cm" style:rel-column-width="32768*"/>
    </style:style>
    <style:style style:name="Table12" style:family="table">
      <style:table-properties style:width="17.6cm" table:align="margins"/>
    </style:style>
    <style:style style:name="Table12.A" style:family="table-column">
      <style:table-column-properties style:column-width="17.6cm" style:rel-column-width="65535*"/>
    </style:style>
    <style:style style:name="Table13" style:family="table">
      <style:table-properties style:width="17.6cm" table:align="margins"/>
    </style:style>
    <style:style style:name="Table13.A" style:family="table-column">
      <style:table-column-properties style:column-width="8.8cm" style:rel-column-width="32767*"/>
    </style:style>
    <style:style style:name="Table13.B" style:family="table-column">
      <style:table-column-properties style:column-width="8.8cm" style:rel-column-width="32768*"/>
    </style:style>
    <style:style style:name="Table14" style:family="table">
      <style:table-properties style:width="17.6cm" table:align="margins"/>
    </style:style>
    <style:style style:name="Table14.A" style:family="table-column">
      <style:table-column-properties style:column-width="17.6cm" style:rel-column-width="65535*"/>
    </style:style>
    <style:style style:name="Table15" style:family="table">
      <style:table-properties style:width="17.6cm" table:align="margins"/>
    </style:style>
    <style:style style:name="Table15.A" style:family="table-column">
      <style:table-column-properties style:column-width="8.8cm" style:rel-column-width="32767*"/>
    </style:style>
    <style:style style:name="Table15.B" style:family="table-column">
      <style:table-column-properties style:column-width="8.8cm" style:rel-column-width="32768*"/>
    </style:style>
    <style:style style:name="Table16" style:family="table">
      <style:table-properties style:width="17.6cm" table:align="margins"/>
    </style:style>
    <style:style style:name="Table16.A" style:family="table-column">
      <style:table-column-properties style:column-width="17.6cm" style:rel-column-width="65535*"/>
    </style:style>
    <style:style style:name="Table17" style:family="table">
      <style:table-properties style:width="17.6cm" table:align="margins"/>
    </style:style>
    <style:style style:name="Table17.A" style:family="table-column">
      <style:table-column-properties style:column-width="17.6cm" style:rel-column-width="65535*"/>
    </style:style>
    <style:style style:name="Table19" style:family="table">
      <style:table-properties style:width="17.6cm" table:align="margins"/>
    </style:style>
    <style:style style:name="Table19.A" style:family="table-column">
      <style:table-column-properties style:column-width="17.6cm" style:rel-column-width="65535*"/>
    </style:style>
    <style:style style:name="Table20" style:family="table">
      <style:table-properties style:width="17.6cm" table:align="margins"/>
    </style:style>
    <style:style style:name="Table20.A" style:family="table-column">
      <style:table-column-properties style:column-width="17.6cm" style:rel-column-width="65535*"/>
    </style:style>
    <style:style style:name="Table21" style:family="table">
      <style:table-properties style:width="17.6cm" table:align="margins"/>
    </style:style>
    <style:style style:name="Table21.A" style:family="table-column">
      <style:table-column-properties style:column-width="17.6cm" style:rel-column-width="65535*"/>
    </style:style>
    <style:style style:name="Table22" style:family="table">
      <style:table-properties style:width="17.6cm" table:align="margins"/>
    </style:style>
    <style:style style:name="Table22.A" style:family="table-column">
      <style:table-column-properties style:column-width="17.6cm" style:rel-column-width="65535*"/>
    </style:style>
    <style:style style:name="Table23" style:family="table">
      <style:table-properties style:width="17.489cm" fo:margin-left="0.099cm" table:align="left"/>
    </style:style>
    <style:style style:name="Table23.A" style:family="table-column">
      <style:table-column-properties style:column-width="17.489cm"/>
    </style:style>
    <style:style style:name="Table24" style:family="table">
      <style:table-properties style:width="17.6cm" table:align="margins"/>
    </style:style>
    <style:style style:name="Table24.A" style:family="table-column">
      <style:table-column-properties style:column-width="17.6cm" style:rel-column-width="65535*"/>
    </style:style>
    <style:style style:name="Table25" style:family="table">
      <style:table-properties style:width="17.6cm" table:align="margins"/>
    </style:style>
    <style:style style:name="Table25.A" style:family="table-column">
      <style:table-column-properties style:column-width="17.6cm" style:rel-column-width="65535*"/>
    </style:style>
    <style:style style:name="Table27" style:family="table">
      <style:table-properties style:width="17.6cm" table:align="margins"/>
    </style:style>
    <style:style style:name="Table27.A" style:family="table-column">
      <style:table-column-properties style:column-width="17.6cm" style:rel-column-width="65535*"/>
    </style:style>
    <style:style style:name="Table28" style:family="table">
      <style:table-properties style:width="17.6cm" table:align="margins"/>
    </style:style>
    <style:style style:name="Table28.A" style:family="table-column">
      <style:table-column-properties style:column-width="17.6cm" style:rel-column-width="65535*"/>
    </style:style>
    <style:style style:name="Table29" style:family="table">
      <style:table-properties style:width="17.6cm" table:align="margins"/>
    </style:style>
    <style:style style:name="Table29.A" style:family="table-column">
      <style:table-column-properties style:column-width="17.6cm" style:rel-column-width="65535*"/>
    </style:style>
    <style:style style:name="Table30" style:family="table">
      <style:table-properties style:width="17.6cm" table:align="margins"/>
    </style:style>
    <style:style style:name="Table30.A" style:family="table-column">
      <style:table-column-properties style:column-width="17.6cm" style:rel-column-width="65535*"/>
    </style:style>
    <style:style style:name="Table31" style:family="table">
      <style:table-properties style:width="17.6cm" table:align="margins"/>
    </style:style>
    <style:style style:name="Table31.A" style:family="table-column">
      <style:table-column-properties style:column-width="17.6cm" style:rel-column-width="65535*"/>
    </style:style>
    <style:style style:name="Table32" style:family="table">
      <style:table-properties style:width="17.6cm" table:align="margins"/>
    </style:style>
    <style:style style:name="Table32.A" style:family="table-column">
      <style:table-column-properties style:column-width="17.6cm" style:rel-column-width="65535*"/>
    </style:style>
    <style:style style:name="Table33" style:family="table">
      <style:table-properties style:width="17.6cm" table:align="margins"/>
    </style:style>
    <style:style style:name="Table33.A" style:family="table-column">
      <style:table-column-properties style:column-width="8.8cm" style:rel-column-width="32767*"/>
    </style:style>
    <style:style style:name="Table33.B" style:family="table-column">
      <style:table-column-properties style:column-width="8.8cm" style:rel-column-width="32768*"/>
    </style:style>
    <style:style style:name="Table18" style:family="table">
      <style:table-properties style:width="17.6cm" table:align="margins"/>
    </style:style>
    <style:style style:name="Table18.A" style:family="table-column">
      <style:table-column-properties style:column-width="17.6cm" style:rel-column-width="65535*"/>
    </style:style>
    <style:style style:name="P1" style:family="paragraph" style:parent-style-name="Body">
      <style:text-properties officeooo:paragraph-rsid="0000e9ee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as-char" svg:width="6.8cm" svg:height="1.9cm" draw:z-index="0"><draw:image xlink:href="Pictures/10000000000001610000005D5D683E403C7012D2.png" xlink:type="simple" xlink:show="embed" xlink:actuate="onLoad" loext:mime-type="image/png"/></draw:frame></text:p>
      <text:p text:style-name="MainTitle">Application Form</text:p>
      <text:p text:style-name="SectionTitle">1- Candidate Identification &amp; Contact Details<text:line-break/></text:p>
      <table:table table:name="FormFields" table:style-name="FormFields">
        <table:table-column table:style-name="FormFields.A"/>
        <table:table-column table:style-name="FormFields.B"/>
        <table:table-row>
          <table:table-cell office:value-type="string">
            <text:p text:style-name="FieldText">First name :<text:line-break/><text:span text:style-name="Placeholder">____________________________________________</text:span></text:p>
          </table:table-cell>
          <table:table-cell office:value-type="string">
            <text:p text:style-name="FieldText">Nam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Address :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City :<text:line-break/><text:span text:style-name="Placeholder">____________________________________________</text:span></text:p>
          </table:table-cell>
          <table:table-cell office:value-type="string">
            <text:p text:style-name="FieldText">Postal Cod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Home Phone :<text:line-break/><text:span text:style-name="Placeholder">____________________________________________</text:span></text:p>
          </table:table-cell>
          <table:table-cell office:value-type="string">
            <text:p text:style-name="FieldText">Mobil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Email :<text:line-break/><text:span text:style-name="Placeholder">____________________________________________</text:span></text:p>
          </table:table-cell>
          <table:table-cell office:value-type="string">
            <text:p text:style-name="FieldText">Birthday Date (dd/mm/year)¹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Social Insurance Number² :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SectionTitle"><text:line-break/>2- Emergency Contact (to be completed upon hiring)<text:line-break/></text:p>
      <table:table table:name="Table1" table:style-name="Table1">
        <table:table-column table:style-name="Table1.A"/>
        <table:table-column table:style-name="Table1.B"/>
        <table:table-row>
          <table:table-cell office:value-type="string">
            <text:p text:style-name="FieldText">Emergency Contact Person :<text:line-break/><text:span text:style-name="Placeholder">____________________________________________</text:span></text:p>
          </table:table-cell>
          <table:table-cell office:value-type="string">
            <text:p text:style-name="FieldText">Contact Person Link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Home Phone :<text:line-break/><text:span text:style-name="Placeholder">____________________________________________</text:span></text:p>
          </table:table-cell>
          <table:table-cell office:value-type="string">
            <text:p text:style-name="FieldText">Work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Mobile Phone :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SectionTitle"><text:line-break/>3- Experience (please attach your resume to your application)<text:line-break/></text:p>
      <table:table table:name="Checks" table:style-name="Checks">
        <table:table-column table:style-name="Checks.A"/>
        <table:table-column table:style-name="Checks.B"/>
        <table:table-row>
          <table:table-cell office:value-type="string">
            <text:p text:style-name="Body">☐ Polishing a floor</text:p>
          </table:table-cell>
          <table:table-cell office:value-type="string">
            <text:p text:style-name="Body">☐ Washing carpets by extraction</text:p>
          </table:table-cell>
        </table:table-row>
        <table:table-row>
          <table:table-cell office:value-type="string">
            <text:p text:style-name="Body">☐ Stripping a floor</text:p>
          </table:table-cell>
          <table:table-cell office:value-type="string">
            <text:p text:style-name="Body">☐ High-rise cleaning work</text:p>
          </table:table-cell>
        </table:table-row>
        <table:table-row>
          <table:table-cell office:value-type="string">
            <text:p text:style-name="Body">☐ Waxing a food floor</text:p>
          </table:table-cell>
          <table:table-cell office:value-type="string">
            <text:p text:style-name="Body">☐ Specialized cleaning : Food</text:p>
          </table:table-cell>
        </table:table-row>
        <table:table-row>
          <table:table-cell office:value-type="string">
            <text:p text:style-name="Body">☐ Washing care walls</text:p>
          </table:table-cell>
          <table:table-cell office:value-type="string">
            <text:p text:style-name="Body">☐ Specialized cleaning : Middle</text:p>
          </table:table-cell>
        </table:table-row>
        <table:table-row>
          <table:table-cell office:value-type="string">
            <text:p text:style-name="Body">☐ Washing agricultural windows</text:p>
          </table:table-cell>
          <table:table-cell office:value-type="string">
            <text:p text:style-name="Body">☐ Specialized cleaning : Fermes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row>
          <table:table-cell office:value-type="string">
            <text:p text:style-name="FieldText">Other (specify) :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Small">¹ Information needed for your criminal background check</text:p>
      <text:p text:style-name="Small">² Same</text:p>
      <text:p text:style-name="Small">F6.2.1-01 <text:s text:c="37"/>Version : G <text:s text:c="37"/>Page <text:page-number text:select-page="current">1</text:page-number><text:s/>de <text:page-count>6</text:page-count></text:p>
      <text:p text:style-name="PageBreakStyle"/>
      <text:p text:style-name="Standard"><draw:frame draw:style-name="fr1" draw:name="1" text:anchor-type="as-char" svg:width="6.8cm" svg:height="1.9cm" draw:z-index="1"><draw:image xlink:href="Pictures/10000000000001610000005D5D683E403C7012D2.png" xlink:type="simple" xlink:show="embed" xlink:actuate="onLoad" loext:mime-type="image/png"/></draw:frame></text:p>
      <text:p text:style-name="SectionTitle"><text:line-break/>4- Desired job<text:line-break/></text:p>
      <text:p text:style-name="SubTitle">Position</text:p>
      <table:table table:name="Table3" table:style-name="Table3">
        <table:table-column table:style-name="Table3.A" table:number-columns-repeated="3"/>
        <table:table-column table:style-name="Table3.D"/>
        <table:table-row>
          <table:table-cell office:value-type="string">
            <text:p text:style-name="Body">☐ Permanent</text:p>
          </table:table-cell>
          <table:table-cell office:value-type="string">
            <text:p text:style-name="Body">☐ Temporary</text:p>
          </table:table-cell>
          <table:table-cell office:value-type="string">
            <text:p text:style-name="Body">☐ On call</text:p>
          </table:table-cell>
          <table:table-cell office:value-type="string">
            <text:p text:style-name="Body">☐ Seasonal (specify) :</text:p>
          </table:table-cell>
        </table:table-row>
      </table:table>
      <text:p text:style-name="SubTitle"><text:line-break/>Availability</text:p>
      <table:table table:name="Table4" table:style-name="Table4">
        <table:table-column table:style-name="Table4.A" table:number-columns-repeated="3"/>
        <table:table-column table:style-name="Table4.D"/>
        <table:table-row>
          <table:table-cell office:value-type="string">
            <text:p text:style-name="Body">☐ Day</text:p>
          </table:table-cell>
          <table:table-cell office:value-type="string">
            <text:p text:style-name="Body">☐ Evening</text:p>
          </table:table-cell>
          <table:table-cell office:value-type="string">
            <text:p text:style-name="Body">☐ Night</text:p>
          </table:table-cell>
          <table:table-cell office:value-type="string">
            <text:p text:style-name="Body">☐ Week-end</text:p>
          </table:table-cell>
        </table:table-row>
      </table:table>
      <table:table table:name="Table5" table:style-name="Table5">
        <table:table-column table:style-name="Table5.A"/>
        <table:table-column table:style-name="Table5.B"/>
        <table:table-row>
          <table:table-cell office:value-type="string">
            <text:p text:style-name="FieldText">When are you ready to start ?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SubTitle"><text:line-break/>Mobility</text:p>
      <text:p text:style-name="Body">Do you have any mode of transportation to get to your workplace?</text:p>
      <table:table table:name="Table6" table:style-name="Table6">
        <table:table-column table:style-name="Table6.A"/>
        <table:table-column table:style-name="Table6.B"/>
        <table:table-row>
          <table:table-cell office:value-type="string">
            <text:p text:style-name="Body">☐ Yes</text:p>
          </table:table-cell>
          <table:table-cell office:value-type="string">
            <text:p text:style-name="Body">☐ No</text:p>
          </table:table-cell>
        </table:table-row>
      </table:table>
      <table:table table:name="Table7" table:style-name="Table7">
        <table:table-column table:style-name="Table7.A"/>
        <table:table-column table:style-name="Table7.B"/>
        <table:table-row>
          <table:table-cell office:value-type="string">
            <text:p text:style-name="FieldText">You are ready to move up to : ____ km<text:line-break/><text:span text:style-name="Placeholder">____________________________________________</text:span></text:p>
          </table:table-cell>
          <table:table-cell office:value-type="string">
            <text:p text:style-name="FieldText">____ minutes from your home<text:line-break/><text:span text:style-name="Placeholder">____________________________________________</text:span></text:p>
          </table:table-cell>
        </table:table-row>
      </table:table>
      <text:p text:style-name="SectionTitle"><text:line-break/>5- Training<text:line-break/></text:p>
      <table:table table:name="Table8" table:style-name="Table8">
        <table:table-column table:style-name="Table8.A"/>
        <table:table-column table:style-name="Table8.B"/>
        <table:table-row>
          <table:table-cell office:value-type="string">
            <text:p text:style-name="FieldText">General safety on construction sites<text:line-break/><text:span text:style-name="Placeholder">____________________________________________</text:span></text:p>
          </table:table-cell>
          <table:table-cell office:value-type="string">
            <text:p text:style-name="FieldText">Yes / No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S.I.M.D.U.T — Followed up to 1 year ago :<text:line-break/><text:span text:style-name="Placeholder">____________________________________________</text:span></text:p>
          </table:table-cell>
          <table:table-cell office:value-type="string">
            <text:p text:style-name="FieldText">Yes / No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First Aider — Followed up to 3 years ago :<text:line-break/><text:span text:style-name="Placeholder">____________________________________________</text:span></text:p>
          </table:table-cell>
          <table:table-cell office:value-type="string">
            <text:p text:style-name="FieldText">Yes / No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Forklift Operator<text:line-break/><text:span text:style-name="Placeholder">____________________________________________</text:span></text:p>
          </table:table-cell>
          <table:table-cell office:value-type="string">
            <text:p text:style-name="FieldText">Yes / No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Elevating Platform Operator<text:line-break/><text:span text:style-name="Placeholder">____________________________________________</text:span></text:p>
          </table:table-cell>
          <table:table-cell office:value-type="string">
            <text:p text:style-name="FieldText">Yes / No<text:line-break/><text:span text:style-name="Placeholder">____________________________________________</text:span></text:p>
          </table:table-cell>
        </table:table-row>
      </table:table>
      <text:p text:style-name="SectionTitle"><text:line-break/>6- Job References<text:line-break/></text:p>
      <text:p text:style-name="Body">Please include at least two (2) references :</text:p>
      <text:p text:style-name="SubTitle">1st reference</text:p>
      <table:table table:name="Table9" table:style-name="Table9">
        <table:table-column table:style-name="Table9.A"/>
        <table:table-column table:style-name="Table9.B"/>
        <table:table-row>
          <table:table-cell office:value-type="string">
            <text:p text:style-name="FieldText">Business Name :<text:line-break/><text:span text:style-name="Placeholder">____________________________________________</text:span></text:p>
          </table:table-cell>
          <table:table-cell office:value-type="string">
            <text:p text:style-name="FieldText"># Phon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Person to contact :<text:line-break/><text:span text:style-name="Placeholder">____________________________________________</text:span></text:p>
          </table:table-cell>
          <table:table-cell office:value-type="string">
            <text:p text:style-name="FieldText">Contact position :<text:line-break/><text:span text:style-name="Placeholder">____________________________________________</text:span></text:p>
          </table:table-cell>
        </table:table-row>
      </table:table>
      <text:p text:style-name="SubTitle"><text:line-break/>2nd reference</text:p>
      <table:table table:name="Table10" table:style-name="Table10">
        <table:table-column table:style-name="Table10.A"/>
        <table:table-column table:style-name="Table10.B"/>
        <table:table-row>
          <table:table-cell office:value-type="string">
            <text:p text:style-name="FieldText">Business Name :<text:line-break/><text:span text:style-name="Placeholder">____________________________________________</text:span></text:p>
          </table:table-cell>
          <table:table-cell office:value-type="string">
            <text:p text:style-name="FieldText"># Phon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Person to contact :<text:line-break/><text:span text:style-name="Placeholder">____________________________________________</text:span></text:p>
          </table:table-cell>
          <table:table-cell office:value-type="string">
            <text:p text:style-name="FieldText">Contact position :<text:line-break/><text:span text:style-name="Placeholder">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2</text:page-number><text:s/>de <text:page-count>6</text:page-count></text:p>
      <text:p text:style-name="PageBreakStyle"/>
      <text:p text:style-name="Standard"><draw:frame draw:style-name="fr1" draw:name="2" text:anchor-type="as-char" svg:width="6.8cm" svg:height="1.9cm" draw:z-index="2"><draw:image xlink:href="Pictures/10000000000001610000005D5D683E403C7012D2.png" xlink:type="simple" xlink:show="embed" xlink:actuate="onLoad" loext:mime-type="image/png"/></draw:frame></text:p>
      <text:p text:style-name="SubTitle">3rd reference</text:p>
      <table:table table:name="Table11" table:style-name="Table11">
        <table:table-column table:style-name="Table11.A"/>
        <table:table-column table:style-name="Table11.B"/>
        <table:table-row>
          <table:table-cell office:value-type="string">
            <text:p text:style-name="FieldText">Business Name :<text:line-break/><text:span text:style-name="Placeholder">____________________________________________</text:span></text:p>
          </table:table-cell>
          <table:table-cell office:value-type="string">
            <text:p text:style-name="FieldText"># Phone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Person to contact :<text:line-break/><text:span text:style-name="Placeholder">____________________________________________</text:span></text:p>
          </table:table-cell>
          <table:table-cell office:value-type="string">
            <text:p text:style-name="FieldText">Position :<text:line-break/><text:span text:style-name="Placeholder">____________________________________________</text:span></text:p>
          </table:table-cell>
        </table:table-row>
      </table:table>
      <text:p text:style-name="SectionTitle"><text:line-break/>7- Criminal record<text:line-break/></text:p>
      <text:p text:style-name="Body">Have you ever been convicted of a criminal, civil or felony offense for which you have not received a pardon?<text:line-break/></text:p>
      <table:table table:name="Table12" table:style-name="Table12">
        <table:table-column table:style-name="Table12.A"/>
        <table:table-row>
          <table:table-cell office:value-type="string">
            <text:p text:style-name="P1">☐ Yes ☐ No</text:p>
          </table:table-cell>
        </table:table-row>
      </table:table>
      <table:table table:name="Table13" table:style-name="Table13">
        <table:table-column table:style-name="Table13.A"/>
        <table:table-column table:style-name="Table13.B"/>
        <table:table-row>
          <table:table-cell office:value-type="string">
            <text:p text:style-name="FieldText">If Yes <text:line-break/>Offense(s) :<text:line-break/><text:span text:style-name="Placeholder">____________________________________________</text:span></text:p>
          </table:table-cell>
          <table:table-cell office:value-type="string">
            <text:p text:style-name="FieldText"><text:line-break/>Year :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  <table:table-row>
          <table:table-cell office:value-type="string">
            <text:p text:style-name="FieldText">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Small">Please note that criminal background checks will be conducted before hiring.</text:p>
      <text:p text:style-name="Small">Please also note that a conviction does not automatically mean rejection of your application.</text:p>
      <text:p text:style-name="Small">F6.2.1-01 <text:s text:c="37"/>Version : G <text:s text:c="37"/>Page <text:page-number text:select-page="current">3</text:page-number><text:s/>de <text:page-count>6</text:page-count></text:p>
      <text:p text:style-name="PageBreakStyle"/>
      <text:p text:style-name="Standard"><draw:frame draw:style-name="fr1" draw:name="3" text:anchor-type="as-char" svg:width="6.8cm" svg:height="1.9cm" draw:z-index="3"><draw:image xlink:href="Pictures/10000000000001610000005D5D683E403C7012D2.png" xlink:type="simple" xlink:show="embed" xlink:actuate="onLoad" loext:mime-type="image/png"/></draw:frame></text:p>
      <text:p text:style-name="SectionTitle">8- Medical<text:line-break/></text:p>
      <text:p text:style-name="Body">This section is for your safety, please answer to the best of your knowledge. If your condition limits you from performing the applied position, we will try to find a reasonable solution.<text:line-break/></text:p>
      <text:p text:style-name="Body">Can your physical or psychological condition prevent you from or limit you in performing the applied job?<text:line-break/></text:p>
      <table:table table:name="Table14" table:style-name="Table14">
        <table:table-column table:style-name="Table14.A"/>
        <table:table-row>
          <table:table-cell office:value-type="string">
            <text:p text:style-name="P1">☐ Yes ☐ No</text:p>
          </table:table-cell>
        </table:table-row>
      </table:table>
      <table:table table:name="Table15" table:style-name="Table15">
        <table:table-column table:style-name="Table15.A"/>
        <table:table-column table:style-name="Table15.B"/>
        <table:table-row>
          <table:table-cell office:value-type="string">
            <text:p text:style-name="FieldText">specify :<text:line-break/><text:span text:style-name="Placeholder">____________________________________________</text:span></text:p>
          </table:table-cell>
          <table:table-cell office:value-type="string">
            <text:p text:style-name="FieldText"><text:line-break/><text:span text:style-name="Placeholder">____________________________________________</text:span></text:p>
          </table:table-cell>
        </table:table-row>
      </table:table>
      <text:p text:style-name="Body"><text:line-break/>Do you suffer from any illness or medical condition that may require you to receive assistance (fainting, heart problems, epilepsy, etc.)?<text:line-break/></text:p>
      <table:table table:name="Table16" table:style-name="Table16">
        <table:table-column table:style-name="Table16.A"/>
        <table:table-row>
          <table:table-cell office:value-type="string">
            <text:p text:style-name="P1">☐ Yes ☐ No</text:p>
          </table:table-cell>
        </table:table-row>
      </table:table>
      <table:table table:name="Table17" table:style-name="Table17">
        <table:table-column table:style-name="Table17.A"/>
        <table:table-row>
          <table:table-cell office:value-type="string">
            <text:p text:style-name="FieldText">specify :<text:line-break/><text:span text:style-name="Placeholder">____________________________________________</text:span></text:p>
          </table:table-cell>
        </table:table-row>
      </table:table>
      <text:p text:style-name="Body"><text:line-break/>Have you ever made a claim to the CNESST (CSST) or the SAAQ?<text:line-break/></text:p>
      <table:table table:name="Table18" table:style-name="Table18">
        <table:table-column table:style-name="Table18.A"/>
        <table:table-row>
          <table:table-cell office:value-type="string">
            <text:p text:style-name="P1">☐ Yes ☐ No</text:p>
          </table:table-cell>
        </table:table-row>
      </table:table>
      <table:table table:name="Table19" table:style-name="Table19">
        <table:table-column table:style-name="Table19.A"/>
        <table:table-row>
          <table:table-cell office:value-type="string">
            <text:p text:style-name="FieldText">If yes, for what site injury :<text:line-break/><text:span text:style-name="Placeholder">____________________________________________</text:span></text:p>
          </table:table-cell>
        </table:table-row>
      </table:table>
      <text:p text:style-name="Body"><text:line-break/>Did your injury result in time off work?<text:line-break/></text:p>
      <table:table table:name="Table20" table:style-name="Table20">
        <table:table-column table:style-name="Table20.A"/>
        <table:table-row>
          <table:table-cell office:value-type="string">
            <text:p text:style-name="P1">☐ Yes ☐ No</text:p>
          </table:table-cell>
        </table:table-row>
      </table:table>
      <table:table table:name="Table21" table:style-name="Table21">
        <table:table-column table:style-name="Table21.A"/>
        <table:table-row>
          <table:table-cell office:value-type="string">
            <text:p text:style-name="FieldText">If yes, number of days :<text:line-break/><text:span text:style-name="Placeholder">____________________________________________</text:span></text:p>
          </table:table-cell>
        </table:table-row>
      </table:table>
      <text:p text:style-name="Body"><text:line-break/>Have you been diagnosed with a permanent impairment or functional limitation?<text:line-break/></text:p>
      <table:table table:name="Table22" table:style-name="Table22">
        <table:table-column table:style-name="Table22.A"/>
        <table:table-row>
          <table:table-cell office:value-type="string">
            <text:p text:style-name="P1">☐ Yes ☐ No</text:p>
          </table:table-cell>
        </table:table-row>
      </table:table>
      <table:table table:name="Table23" table:style-name="Table23">
        <table:table-column table:style-name="Table23.A"/>
        <table:table-row>
          <table:table-cell office:value-type="string">
            <text:p text:style-name="FieldText">If yes, specify :<text:line-break/><text:span text:style-name="Placeholder">____________________________________________</text:span></text:p>
          </table:table-cell>
        </table:table-row>
      </table:table>
      <text:p text:style-name="Body"><text:line-break/>Since you may be called upon to work on other contracts and our contracts are very diverse (commercial, industrial, institutional and food), can you answer the following questions:</text:p>
      <text:p text:style-name="Body">Have you ever suffered or do you suffer from :</text:p>
      <text:p text:style-name="Body">• Back pain or joint disease :<text:line-break/></text:p>
      <table:table table:name="Table24" table:style-name="Table24">
        <table:table-column table:style-name="Table24.A"/>
        <table:table-row>
          <table:table-cell office:value-type="string">
            <text:p text:style-name="P1">☐ Yes ☐ No</text:p>
          </table:table-cell>
        </table:table-row>
      </table:table>
      <table:table table:name="Table25" table:style-name="Table25">
        <table:table-column table:style-name="Table25.A"/>
        <table:table-row>
          <table:table-cell office:value-type="string">
            <text:p text:style-name="FieldText">If yes, specify :<text:line-break/><text:span text:style-name="Placeholder">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4</text:page-number><text:s/>de <text:page-count>6</text:page-count></text:p>
      <text:p text:style-name="PageBreakStyle"/>
      <text:p text:style-name="Standard"><draw:frame draw:style-name="fr1" draw:name="4" text:anchor-type="as-char" svg:width="6.8cm" svg:height="1.9cm" draw:z-index="4"><draw:image xlink:href="Pictures/10000000000001610000005D5D683E403C7012D2.png" xlink:type="simple" xlink:show="embed" xlink:actuate="onLoad" loext:mime-type="image/png"/></draw:frame><text:line-break/></text:p>
      <text:p text:style-name="Body">• Lung problems (limiting you to dusty places) :<text:line-break/></text:p>
      <table:table table:name="Table27" table:style-name="Table27">
        <table:table-column table:style-name="Table27.A"/>
        <table:table-row>
          <table:table-cell office:value-type="string">
            <text:p text:style-name="P1">☐ Yes ☐ No</text:p>
          </table:table-cell>
        </table:table-row>
      </table:table>
      <table:table table:name="Table28" table:style-name="Table28">
        <table:table-column table:style-name="Table28.A"/>
        <table:table-row>
          <table:table-cell office:value-type="string">
            <text:p text:style-name="FieldText">If yes, specify :<text:line-break/><text:span text:style-name="Placeholder">____________________________________________</text:span></text:p>
          </table:table-cell>
        </table:table-row>
      </table:table>
      <text:p text:style-name="Body"><text:line-break/>• Diabetes :<text:line-break/></text:p>
      <table:table table:name="Table29" table:style-name="Table29">
        <table:table-column table:style-name="Table29.A"/>
        <table:table-row>
          <table:table-cell office:value-type="string">
            <text:p text:style-name="P1">☐ Yes ☐ No</text:p>
          </table:table-cell>
        </table:table-row>
      </table:table>
      <text:p text:style-name="Body"><text:line-break/>• Tendinitis :<text:line-break/></text:p>
      <table:table table:name="Table30" table:style-name="Table30">
        <table:table-column table:style-name="Table30.A"/>
        <table:table-row>
          <table:table-cell office:value-type="string">
            <text:p text:style-name="P1">☐ Yes ☐ No</text:p>
          </table:table-cell>
        </table:table-row>
      </table:table>
      <text:p text:style-name="Body"><text:line-break/>Do you have any food allergies?<text:line-break/></text:p>
      <table:table table:name="Table31" table:style-name="Table31">
        <table:table-column table:style-name="Table31.A"/>
        <table:table-row>
          <table:table-cell office:value-type="string">
            <text:p text:style-name="P1">☐ Yes ☐ No</text:p>
          </table:table-cell>
        </table:table-row>
      </table:table>
      <table:table table:name="Table32" table:style-name="Table32">
        <table:table-column table:style-name="Table32.A"/>
        <table:table-row>
          <table:table-cell office:value-type="string">
            <text:p text:style-name="FieldText">If yes, specify :<text:line-break/><text:span text:style-name="Placeholder">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5</text:page-number><text:s/>de <text:page-count>6</text:page-count></text:p>
      <text:p text:style-name="PageBreakStyle"/>
      <text:p text:style-name="Standard"><draw:frame draw:style-name="fr1" draw:name="5" text:anchor-type="as-char" svg:width="6.8cm" svg:height="1.9cm" draw:z-index="5"><draw:image xlink:href="Pictures/10000000000001610000005D5D683E403C7012D2.png" xlink:type="simple" xlink:show="embed" xlink:actuate="onLoad" loext:mime-type="image/png"/></draw:frame></text:p>
      <text:p text:style-name="SectionTitle">9- Consent to verification of information provided for your employment<text:line-break/></text:p>
      <text:p text:style-name="Body">I hereby consent to representatives of 8830088 Canada Inc. or any other party acting on their behalf obtaining information relating to:<text:line-break/></text:p>
      <text:p text:style-name="Body">• My current (if applicable) and previous employment: position held, dates of employment, subjective information about your conduct, skills.</text:p>
      <text:p text:style-name="Body">• My legal records (civil, criminal and penal);</text:p>
      <text:p text:style-name="Body">• My training/certifications (verification of diplomas &amp; certificates);</text:p>
      <text:p text:style-name="Body">• As well as any other information deemed necessary.</text:p>
      <text:p text:style-name="Body"><text:line-break/>By the same token, I consent to the establishments, companies, and individuals likely to provide information related to the evaluation of my application to disclose information relevant to the evaluation of my application.</text:p>
      <text:p text:style-name="Body"><text:line-break/>I am aware that this information may contain personal details about my character and reputation.</text:p>
      <text:p text:style-name="Body"><text:line-break/>I also authorize 8830088 Canada Inc. to keep my employment file for the entire duration of my employment and until any dispute is settled.</text:p>
      <text:p text:style-name="SectionTitle"><text:line-break/>10- Statement<text:line-break/></text:p>
      <text:p text:style-name="Body">I declare that the information provided in this application form is, to the best of my knowledge, true and complete. I understand that a false declaration may result in the rejection of my application or my immediate dismissal without notice.<text:line-break/></text:p>
      <table:table table:name="Table33" table:style-name="Table33">
        <table:table-column table:style-name="Table33.A"/>
        <table:table-column table:style-name="Table33.B"/>
        <table:table-row>
          <table:table-cell office:value-type="string">
            <text:p text:style-name="FieldText">Signature :<text:line-break/><text:span text:style-name="Placeholder">____________________________________________</text:span></text:p>
          </table:table-cell>
          <table:table-cell office:value-type="string">
            <text:p text:style-name="FieldText">Date (dd/mm/year) :<text:line-break/><text:span text:style-name="Placeholder">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6</text:page-number><text:s/>de <text:page-count>6</text:page-count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ans" svg:font-family="'Liberation Sans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Body" style:family="paragraph" style:parent-style-name="Standard">
      <style:paragraph-properties fo:margin-top="0cm" fo:margin-bottom="0.079cm" loext:contextual-spacing="false" fo:line-height="100%"/>
      <style:text-properties fo:color="#222222" style:font-name="Liberation Sans" fo:font-family="'Liberation Sans'" fo:font-size="10.5pt"/>
    </style:style>
    <style:style style:name="Small" style:family="paragraph" style:parent-style-name="Body">
      <style:text-properties fo:color="#333333" style:font-name="Liberation Sans" fo:font-family="'Liberation Sans'" fo:font-size="8.5pt"/>
    </style:style>
    <style:style style:name="MainTitle" style:family="paragraph" style:parent-style-name="Body">
      <style:paragraph-properties fo:margin-top="0.049cm" fo:margin-bottom="0.3cm" loext:contextual-spacing="false" fo:text-align="center" style:justify-single-word="false"/>
      <style:text-properties fo:color="#2e78b7" style:font-name="Liberation Sans" fo:font-family="'Liberation Sans'" fo:font-size="16pt" fo:font-weight="bold"/>
    </style:style>
    <style:style style:name="SectionTitle" style:family="paragraph" style:parent-style-name="Body">
      <style:paragraph-properties fo:margin-top="0.161cm" fo:margin-bottom="0.12cm" loext:contextual-spacing="false" fo:keep-with-next="always"/>
      <style:text-properties fo:color="#2e78b7" style:font-name="Liberation Sans" fo:font-family="'Liberation Sans'" fo:font-size="12pt" fo:font-weight="bold"/>
    </style:style>
    <style:style style:name="SubTitle" style:family="paragraph" style:parent-style-name="Body">
      <style:paragraph-properties fo:margin-top="0.12cm" fo:margin-bottom="0.079cm" loext:contextual-spacing="false"/>
      <style:text-properties fo:color="#2e78b7" style:font-name="Liberation Sans" fo:font-family="'Liberation Sans'" fo:font-size="10.5pt" fo:font-weight="bold"/>
    </style:style>
    <style:style style:name="FieldText" style:family="paragraph" style:parent-style-name="Body">
      <style:paragraph-properties fo:margin-top="0cm" fo:margin-bottom="0cm" loext:contextual-spacing="false"/>
      <style:text-properties fo:color="#333333" fo:font-size="10.5pt"/>
    </style:style>
    <style:style style:name="PageBreakStyle" style:family="paragraph" style:parent-style-name="Body">
      <style:paragraph-properties fo:break-before="pag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laceholder" style:family="text">
      <style:text-properties fo:color="#8a9aa6" style:font-name="Liberation Sans" fo:font-family="'Liberation Sans'" fo:font-size="8.5pt" fo:font-style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5cm" fo:margin-bottom="1.349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5.2$Windows_X86_64 LibreOffice_project/a726b36747cf2001e06b58ad5db1aa3a9a1872d6</meta:generator>
    <dc:date>2026-08-28T14:45:38.957000000</dc:date>
    <meta:editing-duration>PT8M24S</meta:editing-duration>
    <meta:editing-cycles>1</meta:editing-cycles>
    <meta:document-statistic meta:table-count="34" meta:image-count="6" meta:object-count="0" meta:page-count="6" meta:paragraph-count="154" meta:word-count="898" meta:character-count="7914" meta:non-whitespace-character-count="6660"/>
  </office:meta>
</office:document-meta>
</file>