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610000005D5D683E403C7012D2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ans" svg:font-family="'Liberation Sans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ormFields" style:family="table">
      <style:table-properties style:width="17.6cm" table:align="margins"/>
    </style:style>
    <style:style style:name="FormFields.A" style:family="table-column">
      <style:table-column-properties style:column-width="8.8cm" style:rel-column-width="32767*"/>
    </style:style>
    <style:style style:name="FormFields.B" style:family="table-column">
      <style:table-column-properties style:column-width="8.8cm" style:rel-column-width="32768*"/>
    </style:style>
    <style:style style:name="Table1" style:family="table">
      <style:table-properties style:width="17.6cm" table:align="margins"/>
    </style:style>
    <style:style style:name="Table1.A" style:family="table-column">
      <style:table-column-properties style:column-width="8.8cm" style:rel-column-width="32767*"/>
    </style:style>
    <style:style style:name="Table1.B" style:family="table-column">
      <style:table-column-properties style:column-width="8.8cm" style:rel-column-width="32768*"/>
    </style:style>
    <style:style style:name="Checks" style:family="table">
      <style:table-properties style:width="17.6cm" table:align="margins"/>
    </style:style>
    <style:style style:name="Checks.A" style:family="table-column">
      <style:table-column-properties style:column-width="8.8cm" style:rel-column-width="32767*"/>
    </style:style>
    <style:style style:name="Checks.B" style:family="table-column">
      <style:table-column-properties style:column-width="8.8cm" style:rel-column-width="32768*"/>
    </style:style>
    <style:style style:name="Table2" style:family="table">
      <style:table-properties style:width="17.6cm" table:align="margins"/>
    </style:style>
    <style:style style:name="Table2.A" style:family="table-column">
      <style:table-column-properties style:column-width="17.6cm" style:rel-column-width="65535*"/>
    </style:style>
    <style:style style:name="Table3" style:family="table">
      <style:table-properties style:width="17.6cm" table:align="margins"/>
    </style:style>
    <style:style style:name="Table3.A" style:family="table-column">
      <style:table-column-properties style:column-width="4.399cm" style:rel-column-width="16383*"/>
    </style:style>
    <style:style style:name="Table3.D" style:family="table-column">
      <style:table-column-properties style:column-width="4.401cm" style:rel-column-width="16386*"/>
    </style:style>
    <style:style style:name="Table4" style:family="table">
      <style:table-properties style:width="17.6cm" table:align="margins"/>
    </style:style>
    <style:style style:name="Table4.A" style:family="table-column">
      <style:table-column-properties style:column-width="4.399cm" style:rel-column-width="16383*"/>
    </style:style>
    <style:style style:name="Table4.D" style:family="table-column">
      <style:table-column-properties style:column-width="4.401cm" style:rel-column-width="16386*"/>
    </style:style>
    <style:style style:name="Table5" style:family="table">
      <style:table-properties style:width="17.6cm" table:align="margins"/>
    </style:style>
    <style:style style:name="Table5.A" style:family="table-column">
      <style:table-column-properties style:column-width="8.8cm" style:rel-column-width="32767*"/>
    </style:style>
    <style:style style:name="Table5.B" style:family="table-column">
      <style:table-column-properties style:column-width="8.8cm" style:rel-column-width="32768*"/>
    </style:style>
    <style:style style:name="Table6" style:family="table">
      <style:table-properties style:width="17.6cm" table:align="margins"/>
    </style:style>
    <style:style style:name="Table6.A" style:family="table-column">
      <style:table-column-properties style:column-width="8.8cm" style:rel-column-width="32767*"/>
    </style:style>
    <style:style style:name="Table6.B" style:family="table-column">
      <style:table-column-properties style:column-width="8.8cm" style:rel-column-width="32768*"/>
    </style:style>
    <style:style style:name="Table7" style:family="table">
      <style:table-properties style:width="17.6cm" table:align="margins"/>
    </style:style>
    <style:style style:name="Table7.A" style:family="table-column">
      <style:table-column-properties style:column-width="8.8cm" style:rel-column-width="32767*"/>
    </style:style>
    <style:style style:name="Table7.B" style:family="table-column">
      <style:table-column-properties style:column-width="8.8cm" style:rel-column-width="32768*"/>
    </style:style>
    <style:style style:name="Table8" style:family="table">
      <style:table-properties style:width="17.6cm" table:align="margins"/>
    </style:style>
    <style:style style:name="Table8.A" style:family="table-column">
      <style:table-column-properties style:column-width="8.8cm" style:rel-column-width="32767*"/>
    </style:style>
    <style:style style:name="Table8.B" style:family="table-column">
      <style:table-column-properties style:column-width="8.8cm" style:rel-column-width="32768*"/>
    </style:style>
    <style:style style:name="Table9" style:family="table">
      <style:table-properties style:width="17.6cm" table:align="margins"/>
    </style:style>
    <style:style style:name="Table9.A" style:family="table-column">
      <style:table-column-properties style:column-width="8.8cm" style:rel-column-width="32767*"/>
    </style:style>
    <style:style style:name="Table9.B" style:family="table-column">
      <style:table-column-properties style:column-width="8.8cm" style:rel-column-width="32768*"/>
    </style:style>
    <style:style style:name="Table10" style:family="table">
      <style:table-properties style:width="17.6cm" table:align="margins"/>
    </style:style>
    <style:style style:name="Table10.A" style:family="table-column">
      <style:table-column-properties style:column-width="8.8cm" style:rel-column-width="32767*"/>
    </style:style>
    <style:style style:name="Table10.B" style:family="table-column">
      <style:table-column-properties style:column-width="8.8cm" style:rel-column-width="32768*"/>
    </style:style>
    <style:style style:name="Table11" style:family="table">
      <style:table-properties style:width="17.6cm" table:align="margins"/>
    </style:style>
    <style:style style:name="Table11.A" style:family="table-column">
      <style:table-column-properties style:column-width="8.8cm" style:rel-column-width="32767*"/>
    </style:style>
    <style:style style:name="Table11.B" style:family="table-column">
      <style:table-column-properties style:column-width="8.8cm" style:rel-column-width="32768*"/>
    </style:style>
    <style:style style:name="Table12" style:family="table">
      <style:table-properties style:width="17.6cm" table:align="margins"/>
    </style:style>
    <style:style style:name="Table12.A" style:family="table-column">
      <style:table-column-properties style:column-width="17.6cm" style:rel-column-width="65535*"/>
    </style:style>
    <style:style style:name="Table12.1" style:family="table-row">
      <style:table-row-properties style:min-row-height="0.609cm"/>
    </style:style>
    <style:style style:name="Table13" style:family="table">
      <style:table-properties style:width="17.6cm" table:align="margins"/>
    </style:style>
    <style:style style:name="Table13.A" style:family="table-column">
      <style:table-column-properties style:column-width="8.8cm" style:rel-column-width="32767*"/>
    </style:style>
    <style:style style:name="Table13.B" style:family="table-column">
      <style:table-column-properties style:column-width="8.8cm" style:rel-column-width="32768*"/>
    </style:style>
    <style:style style:name="Table14" style:family="table">
      <style:table-properties style:width="17.6cm" table:align="margins"/>
    </style:style>
    <style:style style:name="Table14.A" style:family="table-column">
      <style:table-column-properties style:column-width="17.6cm" style:rel-column-width="65535*"/>
    </style:style>
    <style:style style:name="Table15" style:family="table">
      <style:table-properties style:width="17.6cm" table:align="margins"/>
    </style:style>
    <style:style style:name="Table15.A" style:family="table-column">
      <style:table-column-properties style:column-width="17.6cm" style:rel-column-width="65535*"/>
    </style:style>
    <style:style style:name="Table16" style:family="table">
      <style:table-properties style:width="17.6cm" table:align="margins"/>
    </style:style>
    <style:style style:name="Table16.A" style:family="table-column">
      <style:table-column-properties style:column-width="17.6cm" style:rel-column-width="65535*"/>
    </style:style>
    <style:style style:name="Table17" style:family="table">
      <style:table-properties style:width="17.6cm" table:align="margins"/>
    </style:style>
    <style:style style:name="Table17.A" style:family="table-column">
      <style:table-column-properties style:column-width="17.6cm" style:rel-column-width="65535*"/>
    </style:style>
    <style:style style:name="Table18" style:family="table">
      <style:table-properties style:width="17.6cm" table:align="margins"/>
    </style:style>
    <style:style style:name="Table18.A" style:family="table-column">
      <style:table-column-properties style:column-width="17.6cm" style:rel-column-width="65535*"/>
    </style:style>
    <style:style style:name="Table19" style:family="table">
      <style:table-properties style:width="17.6cm" table:align="margins"/>
    </style:style>
    <style:style style:name="Table19.A" style:family="table-column">
      <style:table-column-properties style:column-width="17.6cm" style:rel-column-width="65535*"/>
    </style:style>
    <style:style style:name="Table20" style:family="table">
      <style:table-properties style:width="17.6cm" table:align="margins"/>
    </style:style>
    <style:style style:name="Table20.A" style:family="table-column">
      <style:table-column-properties style:column-width="17.6cm" style:rel-column-width="65535*"/>
    </style:style>
    <style:style style:name="Table21" style:family="table">
      <style:table-properties style:width="17.6cm" table:align="margins"/>
    </style:style>
    <style:style style:name="Table21.A" style:family="table-column">
      <style:table-column-properties style:column-width="17.6cm" style:rel-column-width="65535*"/>
    </style:style>
    <style:style style:name="Table22" style:family="table">
      <style:table-properties style:width="17.6cm" table:align="margins"/>
    </style:style>
    <style:style style:name="Table22.A" style:family="table-column">
      <style:table-column-properties style:column-width="17.6cm" style:rel-column-width="65535*"/>
    </style:style>
    <style:style style:name="Table23" style:family="table">
      <style:table-properties style:width="17.6cm" table:align="margins"/>
    </style:style>
    <style:style style:name="Table23.A" style:family="table-column">
      <style:table-column-properties style:column-width="17.6cm" style:rel-column-width="65535*"/>
    </style:style>
    <style:style style:name="Table24" style:family="table">
      <style:table-properties style:width="17.6cm" table:align="margins"/>
    </style:style>
    <style:style style:name="Table24.A" style:family="table-column">
      <style:table-column-properties style:column-width="17.6cm" style:rel-column-width="9978*"/>
    </style:style>
    <style:style style:name="Table25" style:family="table">
      <style:table-properties style:width="17.6cm" table:align="margins"/>
    </style:style>
    <style:style style:name="Table25.A" style:family="table-column">
      <style:table-column-properties style:column-width="17.6cm" style:rel-column-width="65535*"/>
    </style:style>
    <style:style style:name="Table27" style:family="table">
      <style:table-properties style:width="17.6cm" table:align="margins"/>
    </style:style>
    <style:style style:name="Table27.A" style:family="table-column">
      <style:table-column-properties style:column-width="17.6cm" style:rel-column-width="65535*"/>
    </style:style>
    <style:style style:name="Table28" style:family="table">
      <style:table-properties style:width="17.6cm" table:align="margins"/>
    </style:style>
    <style:style style:name="Table28.A" style:family="table-column">
      <style:table-column-properties style:column-width="17.6cm" style:rel-column-width="65535*"/>
    </style:style>
    <style:style style:name="Table29" style:family="table">
      <style:table-properties style:width="17.6cm" table:align="margins"/>
    </style:style>
    <style:style style:name="Table29.A" style:family="table-column">
      <style:table-column-properties style:column-width="17.6cm" style:rel-column-width="65535*"/>
    </style:style>
    <style:style style:name="Table30" style:family="table">
      <style:table-properties style:width="17.6cm" table:align="margins"/>
    </style:style>
    <style:style style:name="Table30.A" style:family="table-column">
      <style:table-column-properties style:column-width="17.6cm" style:rel-column-width="65535*"/>
    </style:style>
    <style:style style:name="Table31" style:family="table">
      <style:table-properties style:width="17.6cm" table:align="margins"/>
    </style:style>
    <style:style style:name="Table31.A" style:family="table-column">
      <style:table-column-properties style:column-width="17.6cm" style:rel-column-width="65535*"/>
    </style:style>
    <style:style style:name="Table32" style:family="table">
      <style:table-properties style:width="17.6cm" table:align="margins"/>
    </style:style>
    <style:style style:name="Table32.A" style:family="table-column">
      <style:table-column-properties style:column-width="17.6cm" style:rel-column-width="65535*"/>
    </style:style>
    <style:style style:name="Table33" style:family="table">
      <style:table-properties style:width="17.6cm" table:align="margins"/>
    </style:style>
    <style:style style:name="Table33.A" style:family="table-column">
      <style:table-column-properties style:column-width="8.8cm" style:rel-column-width="32767*"/>
    </style:style>
    <style:style style:name="Table33.B" style:family="table-column">
      <style:table-column-properties style:column-width="8.8cm" style:rel-column-width="32768*"/>
    </style:style>
    <style:style style:name="P1" style:family="paragraph" style:parent-style-name="Body">
      <style:text-properties officeooo:paragraph-rsid="001fd5ee"/>
    </style:style>
    <style:style style:name="T1" style:family="text">
      <style:text-properties officeooo:rsid="001fd5ee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1" text:anchor-type="as-char" svg:width="6.8cm" svg:height="1.9cm" draw:z-index="0"><draw:image xlink:href="Pictures/10000000000001610000005D5D683E403C7012D2.png" xlink:type="simple" xlink:show="embed" xlink:actuate="onLoad" loext:mime-type="image/png"/></draw:frame></text:p>
      <text:p text:style-name="MainTitle">Formulaire d’application</text:p>
      <text:p text:style-name="SectionTitle">1- Identification du candidat et coordonnées<text:line-break/></text:p>
      <table:table table:name="FormFields" table:style-name="FormFields">
        <table:table-column table:style-name="FormFields.A"/>
        <table:table-column table:style-name="FormFields.B"/>
        <table:table-row>
          <table:table-cell office:value-type="string">
            <text:p text:style-name="FieldText">Prénom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Nom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Adress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Adresse (suite)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Vill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Code postal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Téléphone maison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Cellulaire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Courriel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Date de naissance (jj/mm/année)¹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# assurance social²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<text:line-break/> </text:p>
          </table:table-cell>
        </table:table-row>
      </table:table>
      <text:p text:style-name="SectionTitle"><text:line-break/>2- Contact en cas d’urgence (à remplir à l’embauche)<text:line-break/></text:p>
      <table:table table:name="Table1" table:style-name="Table1">
        <table:table-column table:style-name="Table1.A"/>
        <table:table-column table:style-name="Table1.B"/>
        <table:table-row>
          <table:table-cell office:value-type="string">
            <text:p text:style-name="FieldText">Personne à contacter en cas d’urgenc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Lien de la personne à contacter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Téléphone Maison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Travail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Cellulair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<text:line-break/> </text:p>
          </table:table-cell>
        </table:table-row>
      </table:table>
      <text:p text:style-name="SectionTitle"><text:line-break/>3- Expérience (s’il-vous-plait joindre votre curriculum vitae à votre application)<text:line-break/></text:p>
      <table:table table:name="Checks" table:style-name="Checks">
        <table:table-column table:style-name="Checks.A"/>
        <table:table-column table:style-name="Checks.B"/>
        <table:table-row>
          <table:table-cell office:value-type="string">
            <text:p text:style-name="Body">☐ Polir un plancher</text:p>
          </table:table-cell>
          <table:table-cell office:value-type="string">
            <text:p text:style-name="Body">☐ Laver des tapis par extraction</text:p>
          </table:table-cell>
        </table:table-row>
        <table:table-row>
          <table:table-cell office:value-type="string">
            <text:p text:style-name="Body">☐ Décaper un plancher</text:p>
          </table:table-cell>
          <table:table-cell office:value-type="string">
            <text:p text:style-name="Body">☐ Travaux de nettoyage en hauteur</text:p>
          </table:table-cell>
        </table:table-row>
        <table:table-row>
          <table:table-cell office:value-type="string">
            <text:p text:style-name="Body">☐ Cirer un plancher</text:p>
          </table:table-cell>
          <table:table-cell office:value-type="string">
            <text:p text:style-name="Body">☐ Nettoyage spécialisé : Alimentaire</text:p>
          </table:table-cell>
        </table:table-row>
        <table:table-row>
          <table:table-cell office:value-type="string">
            <text:p text:style-name="Body">☐ Laver des murs</text:p>
          </table:table-cell>
          <table:table-cell office:value-type="string">
            <text:p text:style-name="Body">☐ Nettoyage spécialisé : Milieu de soins</text:p>
          </table:table-cell>
        </table:table-row>
        <table:table-row>
          <table:table-cell office:value-type="string">
            <text:p text:style-name="Body">☐ Laver des vitres</text:p>
          </table:table-cell>
          <table:table-cell office:value-type="string">
            <text:p text:style-name="Body">☐ Nettoyage spécialisé : Fermes agricoles</text:p>
          </table:table-cell>
        </table:table-row>
      </table:table>
      <table:table table:name="Table2" table:style-name="Table2">
        <table:table-column table:style-name="Table2.A"/>
        <table:table-row>
          <table:table-cell office:value-type="string">
            <text:p text:style-name="FieldText">Autre (spécifiez) :<text:line-break/><text:span text:style-name="Placeholder">________________________________________________________________</text:span></text:p>
          </table:table-cell>
        </table:table-row>
      </table:table>
      <text:p text:style-name="Small">¹ Information nécessaire pour la vérification de vos antécédents judiciaires</text:p>
      <text:p text:style-name="Small">² Idem</text:p>
      <text:p text:style-name="Small">F6.2.1-01 <text:s text:c="37"/>Version : G <text:s text:c="37"/>Page <text:page-number text:select-page="current">1</text:page-number><text:s/>de <text:page-count>6</text:page-count></text:p>
      <text:p text:style-name="PageBreakStyle"/>
      <text:p text:style-name="Standard"><draw:frame draw:style-name="fr1" draw:name="1" text:anchor-type="as-char" svg:width="6.8cm" svg:height="1.9cm" draw:z-index="1"><draw:image xlink:href="Pictures/10000000000001610000005D5D683E403C7012D2.png" xlink:type="simple" xlink:show="embed" xlink:actuate="onLoad" loext:mime-type="image/png"/></draw:frame></text:p>
      <text:p text:style-name="SectionTitle">4- Poste souhaité</text:p>
      <text:p text:style-name="SubTitle">Poste</text:p>
      <table:table table:name="Table3" table:style-name="Table3">
        <table:table-column table:style-name="Table3.A" table:number-columns-repeated="3"/>
        <table:table-column table:style-name="Table3.D"/>
        <table:table-row>
          <table:table-cell office:value-type="string">
            <text:p text:style-name="Body">☐ Permanent</text:p>
          </table:table-cell>
          <table:table-cell office:value-type="string">
            <text:p text:style-name="Body">☐ Temporaire</text:p>
          </table:table-cell>
          <table:table-cell office:value-type="string">
            <text:p text:style-name="Body">☐ Sur appel</text:p>
          </table:table-cell>
          <table:table-cell office:value-type="string">
            <text:p text:style-name="Body">☐ Saisonnier (précisez) :</text:p>
          </table:table-cell>
        </table:table-row>
      </table:table>
      <text:p text:style-name="SubTitle"><text:line-break/>Disponibilités</text:p>
      <table:table table:name="Table4" table:style-name="Table4">
        <table:table-column table:style-name="Table4.A" table:number-columns-repeated="3"/>
        <table:table-column table:style-name="Table4.D"/>
        <table:table-row>
          <table:table-cell office:value-type="string">
            <text:p text:style-name="Body">☐ Jour</text:p>
          </table:table-cell>
          <table:table-cell office:value-type="string">
            <text:p text:style-name="Body">☐ Soir</text:p>
          </table:table-cell>
          <table:table-cell office:value-type="string">
            <text:p text:style-name="Body">☐ Nuit</text:p>
          </table:table-cell>
          <table:table-cell office:value-type="string">
            <text:p text:style-name="Body">☐ Fin de semaine</text:p>
          </table:table-cell>
        </table:table-row>
      </table:table>
      <table:table table:name="Table5" table:style-name="Table5">
        <table:table-column table:style-name="Table5.A"/>
        <table:table-column table:style-name="Table5.B"/>
        <table:table-row>
          <table:table-cell office:value-type="string">
            <text:p text:style-name="FieldText">Vous êtes prêt à débuter à partir de quand ?<text:line-break/><text:span text:style-name="Placeholder">________________________________________________________________</text:span></text:p>
          </table:table-cell>
          <table:table-cell office:value-type="string">
            <text:p text:style-name="FieldText"><text:line-break/> </text:p>
          </table:table-cell>
        </table:table-row>
      </table:table>
      <text:p text:style-name="SubTitle"><text:line-break/>Mobilité</text:p>
      <text:p text:style-name="Body">Avez-vous un moyen pour vous déplacer à votre potentiel lieu de travail ?</text:p>
      <table:table table:name="Table6" table:style-name="Table6">
        <table:table-column table:style-name="Table6.A"/>
        <table:table-column table:style-name="Table6.B"/>
        <table:table-row>
          <table:table-cell office:value-type="string">
            <text:p text:style-name="Body">☐ Oui</text:p>
          </table:table-cell>
          <table:table-cell office:value-type="string">
            <text:p text:style-name="Body">☐ Non</text:p>
          </table:table-cell>
        </table:table-row>
      </table:table>
      <table:table table:name="Table7" table:style-name="Table7">
        <table:table-column table:style-name="Table7.A"/>
        <table:table-column table:style-name="Table7.B"/>
        <table:table-row>
          <table:table-cell office:value-type="string">
            <text:p text:style-name="FieldText">Vous êtes prêt à vous déplacer jusqu’à : ____ km<text:line-break/><text:span text:style-name="Placeholder">________________________________________________________________</text:span></text:p>
          </table:table-cell>
          <table:table-cell office:value-type="string">
            <text:p text:style-name="FieldText">____ minutes de votre résidence<text:line-break/><text:span text:style-name="Placeholder">________________________________________________________________</text:span></text:p>
          </table:table-cell>
        </table:table-row>
      </table:table>
      <text:p text:style-name="SectionTitle"><text:line-break/>5- Formation<text:line-break/></text:p>
      <table:table table:name="Table8" table:style-name="Table8">
        <table:table-column table:style-name="Table8.A"/>
        <table:table-column table:style-name="Table8.B"/>
        <table:table-row>
          <table:table-cell office:value-type="string">
            <text:p text:style-name="FieldText">Sécurité générale sur les chantiers de construction<text:line-break/><text:span text:style-name="Placeholder">________________________________________________________________</text:span></text:p>
          </table:table-cell>
          <table:table-cell office:value-type="string">
            <text:p text:style-name="FieldText">☐ Oui <text:s text:c="3"/>☐ Non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S.I.M.D.U.T — Suivie il y a maximum 1 an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☐ Oui <text:s text:c="3"/>☐ Non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Secouriste — Suivie il y a maximum 3 ans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☐ Oui <text:s text:c="3"/>☐ Non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Opérateur de chariot élévateur<text:line-break/><text:span text:style-name="Placeholder">________________________________________________________________</text:span></text:p>
          </table:table-cell>
          <table:table-cell office:value-type="string">
            <text:p text:style-name="FieldText">☐ Oui <text:s text:c="3"/>☐ Non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Opérateur de plateformes élévatrices<text:line-break/><text:span text:style-name="Placeholder">________________________________________________________________</text:span></text:p>
          </table:table-cell>
          <table:table-cell office:value-type="string">
            <text:p text:style-name="FieldText">☐ Oui <text:s text:c="3"/>☐ Non<text:line-break/><text:span text:style-name="Placeholder">________________________________________________________________</text:span></text:p>
          </table:table-cell>
        </table:table-row>
      </table:table>
      <text:p text:style-name="SectionTitle"><text:line-break/>6- Références d’emploi<text:line-break/></text:p>
      <text:p text:style-name="Body">Veuillez inscrire au minimum deux (2) références :</text:p>
      <text:p text:style-name="SubTitle">1ère référence</text:p>
      <table:table table:name="Table9" table:style-name="Table9">
        <table:table-column table:style-name="Table9.A"/>
        <table:table-column table:style-name="Table9.B"/>
        <table:table-row>
          <table:table-cell office:value-type="string">
            <text:p text:style-name="FieldText">Nom de l’entrepris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N° de téléphone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Personne à contacter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Poste de la personne :<text:line-break/><text:span text:style-name="Placeholder">________________________________________________________________</text:span></text:p>
          </table:table-cell>
        </table:table-row>
      </table:table>
      <text:p text:style-name="SubTitle">2e référence</text:p>
      <table:table table:name="Table10" table:style-name="Table10">
        <table:table-column table:style-name="Table10.A"/>
        <table:table-column table:style-name="Table10.B"/>
        <table:table-row>
          <table:table-cell office:value-type="string">
            <text:p text:style-name="FieldText">Nom de l’entrepris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N° de téléphone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Personne à contacter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Poste de la personne :<text:line-break/><text:span text:style-name="Placeholder">____________________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2</text:page-number><text:s/>de <text:page-count>6</text:page-count></text:p>
      <text:p text:style-name="PageBreakStyle"/>
      <text:p text:style-name="Standard"><draw:frame draw:style-name="fr1" draw:name="2" text:anchor-type="as-char" svg:width="6.8cm" svg:height="1.9cm" draw:z-index="2"><draw:image xlink:href="Pictures/10000000000001610000005D5D683E403C7012D2.png" xlink:type="simple" xlink:show="embed" xlink:actuate="onLoad" loext:mime-type="image/png"/></draw:frame></text:p>
      <text:p text:style-name="SubTitle">3e référence</text:p>
      <table:table table:name="Table11" table:style-name="Table11">
        <table:table-column table:style-name="Table11.A"/>
        <table:table-column table:style-name="Table11.B"/>
        <table:table-row>
          <table:table-cell office:value-type="string">
            <text:p text:style-name="FieldText">Nom de l’entrepris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N° de téléphone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Personne à contacter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Poste de la personne :<text:line-break/><text:span text:style-name="Placeholder">________________________________________________________________</text:span></text:p>
          </table:table-cell>
        </table:table-row>
      </table:table>
      <text:p text:style-name="SectionTitle"><text:line-break/>7- Antécédents judiciaires³<text:line-break/></text:p>
      <text:p text:style-name="Body">Avez-vous déjà été condamné pour une infraction pénale, civile ou criminelle pour laquelle vous n’avez pas obtenu votre pardon ?<text:line-break/></text:p>
      <table:table table:name="Table12" table:style-name="Table12">
        <table:table-column table:style-name="Table12.A"/>
        <table:table-row table:style-name="Table12.1">
          <table:table-cell office:value-type="string">
            <text:p text:style-name="P1">☐ Oui ☐ Non</text:p>
          </table:table-cell>
        </table:table-row>
      </table:table>
      <table:table table:name="Table13" table:style-name="Table13">
        <table:table-column table:style-name="Table13.A"/>
        <table:table-column table:style-name="Table13.B"/>
        <table:table-row>
          <table:table-cell office:value-type="string">
            <text:p text:style-name="FieldText">Si oui <text:line-break/>Infraction(s)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<text:line-break/>Année :<text:line-break/><text:span text:style-name="Placeholder">________________________________________________________________</text:span></text:p>
          </table:table-cell>
        </table:table-row>
        <table:table-row>
          <table:table-cell office:value-type="string">
            <text:p text:style-name="FieldText"><text:line-break/> </text:p>
          </table:table-cell>
          <table:table-cell office:value-type="string">
            <text:p text:style-name="FieldText"><text:line-break/> </text:p>
          </table:table-cell>
        </table:table-row>
        <table:table-row>
          <table:table-cell office:value-type="string">
            <text:p text:style-name="FieldText"><text:line-break/> </text:p>
          </table:table-cell>
          <table:table-cell office:value-type="string">
            <text:p text:style-name="FieldText"><text:line-break/> </text:p>
          </table:table-cell>
        </table:table-row>
        <table:table-row>
          <table:table-cell office:value-type="string">
            <text:p text:style-name="FieldText"><text:line-break/> </text:p>
          </table:table-cell>
          <table:table-cell office:value-type="string">
            <text:p text:style-name="FieldText"><text:line-break/> </text:p>
          </table:table-cell>
        </table:table-row>
      </table:table>
      <text:p text:style-name="Small">³ Veuillez noter que la vérification des antécédents criminels se fera de façon systématique avant l’embauche.</text:p>
      <text:p text:style-name="Small">Veuillez également noter qu’une condamnation ne signifie pas automatiquement le rejet de votre candidature.</text:p>
      <text:p text:style-name="Small">F6.2.1-01 <text:s text:c="37"/>Version : G <text:s text:c="37"/>Page <text:page-number text:select-page="current">3</text:page-number><text:s/>de <text:page-count>6</text:page-count></text:p>
      <text:p text:style-name="PageBreakStyle"/>
      <text:p text:style-name="Standard"><draw:frame draw:style-name="fr1" draw:name="3" text:anchor-type="as-char" svg:width="6.8cm" svg:height="1.9cm" draw:z-index="3"><draw:image xlink:href="Pictures/10000000000001610000005D5D683E403C7012D2.png" xlink:type="simple" xlink:show="embed" xlink:actuate="onLoad" loext:mime-type="image/png"/></draw:frame></text:p>
      <text:p text:style-name="SectionTitle">8- Médical</text:p>
      <text:p text:style-name="Body">Cette section a pour but d’assurer votre sécurité, veuillez, s’il-vous-plait, répondre au meilleur de vos connaissances. Si votre condition vous limite dans l’exercice du poste appliqué, nous essaierons de trouver une solution raisonnable.</text:p>
      <text:p text:style-name="Body"><text:line-break/>Est-ce que votre condition physique ou psychologique peut vous empêcher ou vous limiter dans l’exécution de l’emploi appliqué?<text:line-break/></text:p>
      <table:table table:name="Table14" table:style-name="Table14">
        <table:table-column table:style-name="Table14.A"/>
        <table:table-row>
          <table:table-cell office:value-type="string">
            <text:p text:style-name="P1">☐ Oui ☐ Non</text:p>
          </table:table-cell>
        </table:table-row>
      </table:table>
      <table:table table:name="Table15" table:style-name="Table15">
        <table:table-column table:style-name="Table15.A"/>
        <table:table-row>
          <table:table-cell office:value-type="string">
            <text:p text:style-name="FieldText">Si oui, veuillez spécifier :<text:line-break/><text:span text:style-name="Placeholder">________________________________________________________________</text:span></text:p>
          </table:table-cell>
        </table:table-row>
      </table:table>
      <text:p text:style-name="Body"><text:line-break/>Souffrez-vous d’une maladie ou d’une condition médicale pouvant impliquer que vous ayez besoin d’assistance (évanouissements, problèmes cardiaques, épilepsie…)?<text:line-break/></text:p>
      <table:table table:name="Table16" table:style-name="Table16">
        <table:table-column table:style-name="Table16.A"/>
        <table:table-row>
          <table:table-cell office:value-type="string">
            <text:p text:style-name="P1">☐ Oui ☐ Non</text:p>
          </table:table-cell>
        </table:table-row>
      </table:table>
      <table:table table:name="Table17" table:style-name="Table17">
        <table:table-column table:style-name="Table17.A"/>
        <table:table-row>
          <table:table-cell office:value-type="string">
            <text:p text:style-name="FieldText">Si oui, veuillez spécifier :<text:line-break/><text:span text:style-name="Placeholder">________________________________________________________________</text:span></text:p>
          </table:table-cell>
        </table:table-row>
      </table:table>
      <text:p text:style-name="Body"><text:line-break/>Avez-vous déjà fait une réclamation à la CNESST (CSST) ou à la SAAQ?<text:line-break/></text:p>
      <table:table table:name="Table18" table:style-name="Table18">
        <table:table-column table:style-name="Table18.A"/>
        <table:table-row>
          <table:table-cell office:value-type="string">
            <text:p text:style-name="P1">☐ Oui ☐ Non</text:p>
          </table:table-cell>
        </table:table-row>
      </table:table>
      <table:table table:name="Table19" table:style-name="Table19">
        <table:table-column table:style-name="Table19.A"/>
        <table:table-row>
          <table:table-cell office:value-type="string">
            <text:p text:style-name="FieldText">Si oui, pour quel siège de lésion :<text:line-break/><text:span text:style-name="Placeholder">________________________________________________________________</text:span></text:p>
          </table:table-cell>
        </table:table-row>
      </table:table>
      <text:p text:style-name="Body"><text:line-break/>Votre lésion a-t-elle entraîné un arrêt de travail?<text:line-break/></text:p>
      <table:table table:name="Table20" table:style-name="Table20">
        <table:table-column table:style-name="Table20.A"/>
        <table:table-row>
          <table:table-cell office:value-type="string">
            <text:p text:style-name="P1">☐ Oui ☐ Non</text:p>
          </table:table-cell>
        </table:table-row>
      </table:table>
      <table:table table:name="Table21" table:style-name="Table21">
        <table:table-column table:style-name="Table21.A"/>
        <table:table-row>
          <table:table-cell office:value-type="string">
            <text:p text:style-name="FieldText">Si oui, nombre de jours :<text:line-break/><text:span text:style-name="Placeholder">________________________________________________________________</text:span></text:p>
          </table:table-cell>
        </table:table-row>
      </table:table>
      <text:p text:style-name="Body"><text:line-break/>Vous a-t-on reconnu une atteinte permanente ou une limitation fonctionnelle?<text:line-break/></text:p>
      <table:table table:name="Table22" table:style-name="Table22">
        <table:table-column table:style-name="Table22.A"/>
        <table:table-row>
          <table:table-cell office:value-type="string">
            <text:p text:style-name="P1">☐ Oui ☐ Non</text:p>
          </table:table-cell>
        </table:table-row>
      </table:table>
      <table:table table:name="Table23" table:style-name="Table23">
        <table:table-column table:style-name="Table23.A"/>
        <table:table-row>
          <table:table-cell office:value-type="string">
            <text:p text:style-name="FieldText">Si oui, veuillez spécifier :<text:line-break/><text:span text:style-name="Placeholder">________________________________________________________________</text:span></text:p>
          </table:table-cell>
        </table:table-row>
      </table:table>
      <text:p text:style-name="Body"><text:line-break/>Puisque vous pourriez être appelé à aller sur d’autres contrats et que nos contrats sont très diversifiés (commercial, industriel, institutionnel et alimentaire), pouvez-vous répondre aux questions suivantes :</text:p>
      <text:p text:style-name="Body">Avez-vous déjà souffert ou souffrez-vous de :</text:p>
      <text:p text:style-name="Body">• Maux de dos ou maladies des articulations :<text:line-break/></text:p>
      <table:table table:name="Table24" table:style-name="Table24">
        <table:table-column table:style-name="Table24.A"/>
        <table:table-row>
          <table:table-cell office:value-type="string">
            <text:p text:style-name="P1">☐ Oui ☐ Non</text:p>
          </table:table-cell>
        </table:table-row>
      </table:table>
      <table:table table:name="Table25" table:style-name="Table25">
        <table:table-column table:style-name="Table25.A"/>
        <table:table-row>
          <table:table-cell office:value-type="string">
            <text:p text:style-name="FieldText">Si oui, veuillez spécifier :<text:line-break/><text:span text:style-name="Placeholder">____________________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4</text:page-number><text:s/>de <text:page-count>6</text:page-count></text:p>
      <text:p text:style-name="PageBreakStyle"/>
      <text:p text:style-name="Standard"><draw:frame draw:style-name="fr1" draw:name="4" text:anchor-type="as-char" svg:width="6.8cm" svg:height="1.9cm" draw:z-index="4"><draw:image xlink:href="Pictures/10000000000001610000005D5D683E403C7012D2.png" xlink:type="simple" xlink:show="embed" xlink:actuate="onLoad" loext:mime-type="image/png"/></draw:frame></text:p>
      <text:p text:style-name="Body"><text:line-break/>• Problèmes pulmonaires (vous limitant pour les endroits poussiéreux) :<text:line-break/></text:p>
      <table:table table:name="Table27" table:style-name="Table27">
        <table:table-column table:style-name="Table27.A"/>
        <table:table-row>
          <table:table-cell office:value-type="string">
            <text:p text:style-name="P1">☐ Oui ☐ Non</text:p>
          </table:table-cell>
        </table:table-row>
      </table:table>
      <table:table table:name="Table28" table:style-name="Table28">
        <table:table-column table:style-name="Table28.A"/>
        <table:table-row>
          <table:table-cell office:value-type="string">
            <text:p text:style-name="FieldText">Si oui, veuillez spécifier :<text:line-break/><text:span text:style-name="Placeholder">________________________________________________________________</text:span></text:p>
          </table:table-cell>
        </table:table-row>
      </table:table>
      <text:p text:style-name="Body"><text:line-break/>• Diabète :<text:line-break/></text:p>
      <table:table table:name="Table29" table:style-name="Table29">
        <table:table-column table:style-name="Table29.A"/>
        <table:table-row>
          <table:table-cell office:value-type="string">
            <text:p text:style-name="P1">☐ Oui ☐ Non</text:p>
          </table:table-cell>
        </table:table-row>
      </table:table>
      <text:p text:style-name="Body"><text:line-break/>• Tendinite(s) :<text:line-break/></text:p>
      <table:table table:name="Table30" table:style-name="Table30">
        <table:table-column table:style-name="Table30.A"/>
        <table:table-row>
          <table:table-cell office:value-type="string">
            <text:p text:style-name="P1">☐ Oui ☐ Non</text:p>
          </table:table-cell>
        </table:table-row>
      </table:table>
      <text:p text:style-name="Body"><text:line-break/>Avez-vous des allergies alimentaires?<text:line-break/></text:p>
      <table:table table:name="Table31" table:style-name="Table31">
        <table:table-column table:style-name="Table31.A"/>
        <table:table-row>
          <table:table-cell office:value-type="string">
            <text:p text:style-name="P1">☐ Oui ☐ Non</text:p>
          </table:table-cell>
        </table:table-row>
      </table:table>
      <table:table table:name="Table32" table:style-name="Table32">
        <table:table-column table:style-name="Table32.A"/>
        <table:table-row>
          <table:table-cell office:value-type="string">
            <text:p text:style-name="FieldText">Si oui, veuillez spécifier :<text:line-break/><text:span text:style-name="Placeholder">____________________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5</text:page-number><text:s/>de <text:page-count>6</text:page-count></text:p>
      <text:p text:style-name="PageBreakStyle"/>
      <text:p text:style-name="Standard"><draw:frame draw:style-name="fr1" draw:name="5" text:anchor-type="as-char" svg:width="6.8cm" svg:height="1.9cm" draw:z-index="5"><draw:image xlink:href="Pictures/10000000000001610000005D5D683E403C7012D2.png" xlink:type="simple" xlink:show="embed" xlink:actuate="onLoad" loext:mime-type="image/png"/></draw:frame></text:p>
      <text:p text:style-name="SectionTitle">9- Consentement à la vérification des informations fournies pour votre embauche</text:p>
      <text:p text:style-name="Body"><text:line-break/>Par la présente, je consens à ce que les représentants de Entretien GFP ou toute autre partie agissant pour ces dernières, obtienne les renseignements qui sont liés à :<text:line-break/></text:p>
      <text:p text:style-name="Body">• mes emplois actuels (s’il y a lieu) et antérieurs : poste occupé, dates d’emploi, informations subjectives sur votre conduite, vos compétences etc;</text:p>
      <text:p text:style-name="Body">• mes dossiers judiciaires (civil, pénal et criminel);</text:p>
      <text:p text:style-name="Body">• mes formations/certifications (vérification des diplômes et certificats);</text:p>
      <text:p text:style-name="Body">• ainsi que toute autre information jugée nécessaire.</text:p>
      <text:p text:style-name="Body"><text:line-break/>Par le fait même, je consens à ce que les établissements/entreprises/personnes susceptibles de fournir des renseignements liés à l’évaluation de ma candidature à divulguer les informations pertinentes à l’évaluation de ma candidature.</text:p>
      <text:p text:style-name="Body"><text:line-break/>Je suis conscient que ces informations peuvent contenir des détails personnels sur mon caractère et ma réputation.</text:p>
      <text:p text:style-name="Body"><text:line-break/>J’autorise également Entretien GFP à conserver mon dossier d’embauche pour toute la durée de mon emploi et jusqu’à ce que tout litige soit réglé.</text:p>
      <text:p text:style-name="SectionTitle"><text:line-break/>10- Déclaration</text:p>
      <text:p text:style-name="Body">Je déclare que les renseignements fournis dans ce formulaire d’application sont, à ma connaissance, véridiques et complets. Je comprends qu’une fausse déclaration peut entraîner le rejet de ma candidature ou mon congédiement immédiat sans préavis.<text:line-break/></text:p>
      <table:table table:name="Table33" table:style-name="Table33">
        <table:table-column table:style-name="Table33.A"/>
        <table:table-column table:style-name="Table33.B"/>
        <table:table-row>
          <table:table-cell office:value-type="string">
            <text:p text:style-name="FieldText">Signature :<text:line-break/><text:span text:style-name="Placeholder">________________________________________________________________</text:span></text:p>
          </table:table-cell>
          <table:table-cell office:value-type="string">
            <text:p text:style-name="FieldText">Date (jj/mm/année) :<text:line-break/><text:span text:style-name="Placeholder">________________________________________________________________</text:span></text:p>
          </table:table-cell>
        </table:table-row>
      </table:table>
      <text:p text:style-name="Small">F6.2.1-01 <text:s text:c="37"/>Version : G <text:s text:c="37"/>Page <text:page-number text:select-page="current">6</text:page-number><text:s/>de <text:page-count>6</text:page-count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ans" svg:font-family="'Liberation Sans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Body" style:family="paragraph" style:parent-style-name="Standard">
      <style:paragraph-properties fo:margin-top="0cm" fo:margin-bottom="0.079cm" loext:contextual-spacing="false" fo:line-height="100%"/>
      <style:text-properties fo:color="#222222" style:font-name="Liberation Sans" fo:font-family="'Liberation Sans'" fo:font-size="10.5pt"/>
    </style:style>
    <style:style style:name="Small" style:family="paragraph" style:parent-style-name="Body">
      <style:text-properties fo:color="#333333" style:font-name="Liberation Sans" fo:font-family="'Liberation Sans'" fo:font-size="8.5pt"/>
    </style:style>
    <style:style style:name="MainTitle" style:family="paragraph" style:parent-style-name="Body">
      <style:paragraph-properties fo:margin-top="0.049cm" fo:margin-bottom="0.3cm" loext:contextual-spacing="false" fo:text-align="center" style:justify-single-word="false"/>
      <style:text-properties fo:color="#2e78b7" style:font-name="Liberation Sans" fo:font-family="'Liberation Sans'" fo:font-size="16pt" fo:font-weight="bold"/>
    </style:style>
    <style:style style:name="SectionTitle" style:family="paragraph" style:parent-style-name="Body">
      <style:paragraph-properties fo:margin-top="0.161cm" fo:margin-bottom="0.12cm" loext:contextual-spacing="false" fo:keep-with-next="always"/>
      <style:text-properties fo:color="#2e78b7" style:font-name="Liberation Sans" fo:font-family="'Liberation Sans'" fo:font-size="12pt" fo:font-weight="bold"/>
    </style:style>
    <style:style style:name="SubTitle" style:family="paragraph" style:parent-style-name="Body">
      <style:paragraph-properties fo:margin-top="0.12cm" fo:margin-bottom="0.079cm" loext:contextual-spacing="false"/>
      <style:text-properties fo:color="#2e78b7" style:font-name="Liberation Sans" fo:font-family="'Liberation Sans'" fo:font-size="10.5pt" fo:font-weight="bold"/>
    </style:style>
    <style:style style:name="Label" style:family="paragraph" style:parent-style-name="Body">
      <style:text-properties fo:color="#333333" fo:font-size="9pt" fo:font-weight="bold"/>
    </style:style>
    <style:style style:name="FieldText" style:family="paragraph" style:parent-style-name="Body">
      <style:paragraph-properties fo:margin-top="0cm" fo:margin-bottom="0cm" loext:contextual-spacing="false"/>
      <style:text-properties fo:color="#333333" fo:font-size="10.5pt"/>
    </style:style>
    <style:style style:name="PageBreakStyle" style:family="paragraph" style:parent-style-name="Body">
      <style:paragraph-properties fo:break-before="pag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laceholder" style:family="text">
      <style:text-properties fo:color="#8a9aa6" style:font-name="Liberation Sans" fo:font-family="'Liberation Sans'" fo:font-size="8.5pt" fo:font-style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5cm" fo:margin-bottom="1.349cm" fo:margin-left="1.7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5.2$Windows_X86_64 LibreOffice_project/a726b36747cf2001e06b58ad5db1aa3a9a1872d6</meta:generator>
    <dc:date>2026-08-28T14:35:17.293000000</dc:date>
    <meta:editing-duration>PT7M28S</meta:editing-duration>
    <meta:editing-cycles>1</meta:editing-cycles>
    <meta:document-statistic meta:table-count="34" meta:image-count="6" meta:object-count="0" meta:page-count="6" meta:paragraph-count="152" meta:word-count="955" meta:character-count="9316" meta:non-whitespace-character-count="7979"/>
  </office:meta>
</office:document-meta>
</file>